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окольников-поймали-интересный-кадр"/>Жители Сокольников поймали интересный кадр<text:bookmark-end text:name="жители-сокольников-поймали-интересный-кадр"/></text:h>
      <text:p text:style-name="First_20_paragraph">01.07.2020</text:p>
      <text:p text:style-name="Text_20_body"><text:span text:style-name="T1">На дорожках парка «Сокольники» на днях появилась целая зарисовка по знаменитым произведениям Туве Янссон о Муми-троллях. На асфальте появилась целая картина, выполненная цветными мелками. На рисунке можно узнать главных персонажей:</text:span> <text:span text:style-name="T1">Муми-Троллей, Малышку Мю, Снифф, Хатифнатт. Персонажи на рисунке очень похожи иллюстрации из детской книги.</text:span><text:line-break/>Рисунок корреспондент нашей газеты сфотографировал на одной из аллей парка «Сокольники», недалеко от территории выставки «Китайских волшебных фонариков». Автор рисунка неизвестен, но один факт о нем мы знаем точно: художнику по душе хорошие сказки.</text:p>
      <text:p text:style-name="Text_20_body"><text:line-break/></text:p>
      <text:p text:style-name="Text_20_body">Адрес страницы: <text:a xlink:type="simple" xlink:href="http://sokolniki.mos.ru/presscenter/news/detail/9000208.html" office:name=""><text:span text:style-name="Definition">http://sokolniki.mos.ru/presscenter/news/detail/9000208.html</text:span></text:a></text:p>
      <text:p text:style-name="Text_20_body"><text:a xlink:type="simple" xlink:href="http://sokolniki.mos.ru" office:name=""><text:span text:style-name="Definition">Управа района Соколь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4T11:30:28Z</meta:creation-date>
    <dc:date>2024-02-24T11:30:28Z</dc:date>
  </office:meta>
</office:document-meta>
</file>