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чер-настольных-игр-пройдет-в-районе-сокольники"/>Вечер настольных игр пройдет в районе Сокольники<text:bookmark-end text:name="вечер-настольных-игр-пройдет-в-районе-сокольники"/></text:h>
      <text:p text:style-name="First_20_paragraph">28.07.2025</text:p>
      <text:p text:style-name="Text_20_body">Каждый четверг с 18:00 до 21:50 любители настольных игр собираются за одним столом, чтобы вместе выявить победителя! Более 10 человек разных возрастов приходят, чтобы погрузиться в мир увлекательных игр и ощутить дух настоящего азартного соревнования.</text:p>
      <text:p text:style-name="Text_20_body"> У нас вы найдете множество интересных игр, в том числе:</text:p>
      <text:p text:style-name="Text_20_body">«Кодовые имена», «Имаджинариум», «Каркассон», «Колонизаторы», «Марракеш», «Руммикуб», «Индейцы», «Первопроходцы: Золотой путь», «Уно», «Дубль».</text:p>
      <text:p text:style-name="Text_20_body">Если у вас есть любимая игра, не стесняйтесь брать её с собой!</text:p>
      <text:p text:style-name="Text_20_body"> Адрес: Открытое шоссе, д. 4, стр. 1, 2 этаж.</text:p>
      <text:p text:style-name="Text_20_body">«Занятия бесплатные и открыты для игроков старше 12 лет. Записаться на игры, увидеть фотографии вечеров и обсудить стратегии можно по ссылке. Для связи: +7 (495) 129-00-01», - прокомментировала руководитель центра Керцелли Надежда Сергеевна.</text:p>
      <text:p text:style-name="Text_20_body"><text:line-break/></text:p>
      <text:p text:style-name="Text_20_body">Адрес страницы: <text:a xlink:type="simple" xlink:href="http://sokolniki.mos.ru/presscenter/news/detail/13126025.html" office:name=""><text:span text:style-name="Definition">http://sokolniki.mos.ru/presscenter/news/detail/13126025.html</text:span></text:a></text:p>
      <text:p text:style-name="Text_20_body"><text:a xlink:type="simple" xlink:href="http://sokolniki.mos.ru" office:name=""><text:span text:style-name="Definition">Управа района Соколь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8T09:50:53Z</meta:creation-date>
    <dc:date>2025-07-28T09:50:53Z</dc:date>
  </office:meta>
</office:document-meta>
</file>