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сокольниках-состоится-вечер-настольных-игр-кубики"/>В Сокольниках состоится вечер настольных игр «Кубики»!<text:bookmark-end text:name="в-сокольниках-состоится-вечер-настольных-игр-кубики"/></text:h>
      <text:p text:style-name="First_20_paragraph">01.07.2025</text:p>
      <text:p text:style-name="Text_20_body">Приглашаем всех любителей настольных игр!</text:p>
      <text:p text:style-name="Text_20_body">Каждый четверг с 18:00 до 21:50 в РЦ «Янтарь» по адресу: Открытое шоссе, д. 4, стр. 1, 2 этаж) проходит веселый и увлекательный вечер настольных игр. Для участников есть множество интересных игр, среди которых «Кодовые имена», «Имаджинариум», «Каркассон», «Колонизаторы», «Марракеш», «Руммикуб», «Индейцы», «Первопроходцы: Золотой путь», «Уно» и «Дубль».</text:p>
      <text:p text:style-name="Text_20_body">"Приходите с друзьями или приходите сами!"- прокомментировала руководитель ТУ Сокольники ГБУ «ООЦ им. Моссовета» Керцелли Надежда Сергеевна. Занятия бесплатные, для игроков старше 12 лет.</text:p>
      <text:p text:style-name="Text_20_body">Записаться на игры, найти фотографии вечеров и обсудить стратегии можно по ссылке: https://t.me/board_games_preobr</text:p>
      <text:p text:style-name="Text_20_body">Телефон для связи: +7 (495) 129-00-01.</text:p>
      <text:p text:style-name="Text_20_body"><text:line-break/></text:p>
      <text:p text:style-name="Text_20_body">Адрес страницы: <text:a xlink:type="simple" xlink:href="http://sokolniki.mos.ru/presscenter/news/detail/13077264.html" office:name=""><text:span text:style-name="Definition">http://sokolniki.mos.ru/presscenter/news/detail/13077264.html</text:span></text:a></text:p>
      <text:p text:style-name="Text_20_body"><text:a xlink:type="simple" xlink:href="http://sokolniki.mos.ru" office:name=""><text:span text:style-name="Definition">Управа района Сокольники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7-06T03:53:00Z</meta:creation-date>
    <dc:date>2025-07-06T03:53:00Z</dc:date>
  </office:meta>
</office:document-meta>
</file>