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1100-в-рамках-проекта-перезвони-сам-пройдет-вебинарна-тему-мошенничество-с-использованием-дипфейк-технологий-как-не-стать-жертвой-обмана."/>30.06.2025 в 11:00 в рамках проекта «Перезвони сам» пройдет вебинарна тему «Мошенничество с использованием дипфейк-технологий: как не стать жертвой обмана?».<text:bookmark-end text:name="в-1100-в-рамках-проекта-перезвони-сам-пройдет-вебинарна-тему-мошенничество-с-использованием-дипфейк-технологий-как-не-стать-жертвой-обмана."/></text:h>
      <text:p text:style-name="First_20_paragraph">26.06.2025</text:p>
      <text:p text:style-name="Text_20_body">30.06.2025 в 11:00 в рамках проекта «Перезвони сам» (https://sam.mos.ru/) пройдет вебинар (https://sam.mos.ru/#webinars) на тему «Мошенничество с использованием</text:p>
      <text:p text:style-name="Text_20_body">дипфейк-технологий: как не стать жертвой обмана?».</text:p>
      <text:p text:style-name="Text_20_body">На вебинаре Вы узнаете о самых распространённых схемах мошенничества, основанных на манипуляциях с видео и аудио, научитесь распознавать неестественные детали — такие как странная мимика, дефекты звука</text:p>
      <text:p text:style-name="Text_20_body">или подозрительные фоны. Кроме того, вас научат использовать современные методы проверки подозрительных материалов: аудио, текстов и документов.</text:p>
      <text:p text:style-name="Text_20_body"><text:line-break/></text:p>
      <text:p text:style-name="Text_20_body">Адрес страницы: <text:a xlink:type="simple" xlink:href="http://sokolniki.mos.ru/presscenter/news/detail/13063938.html" office:name=""><text:span text:style-name="Definition">http://sokolniki.mos.ru/presscenter/news/detail/13063938.html</text:span></text:a></text:p>
      <text:p text:style-name="Text_20_body"><text:a xlink:type="simple" xlink:href="http://sokolniki.mos.ru" office:name=""><text:span text:style-name="Definition">Управа района Соколь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08:01:51Z</meta:creation-date>
    <dc:date>2025-06-26T08:01:51Z</dc:date>
  </office:meta>
</office:document-meta>
</file>