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костюмированное-шоу-состоялось-в-сокольниках"/>Костюмированное шоу состоялось в Сокольниках<text:bookmark-end text:name="костюмированное-шоу-состоялось-в-сокольниках"/></text:h>
      <text:p text:style-name="First_20_paragraph">17.06.2025</text:p>
      <text:p text:style-name="Text_20_body"><text:span text:style-name="T1">17.06.25 В районе Сокольники, на Сокольническом валу, прошёл фестиваль «Многоцветие России», приуроченный к Дню России. Это мероприятие собрало жителей создав атмосферу единства, творчества и патриотизма.</text:span><text:line-break/></text:p>
      <text:list text:style-name="L1">
        <text:list-item>
          <text:p text:style-name="P1">В программе фестиваля были представлены увлекательные интерактивные игры, которые привлекали как детей, так и их родителей. Игры с мячом и дартс стали настоящими фаворитами, давая возможность участникам проявить свою активность и соревновательный дух. Также особенно интересными оказались творческие мастер-классы, на которых дети могли создавать свои собственные патриотические рисунки, вдохновленные культурой и традициями разных народов России, — отметили в управе.<text:line-break/><text:line-break/>Кульминацией праздника стали яркие костюмированные представления и тематические фотозоны, оформленные в национальных стилях. Здесь каждый желающий мог сделать запоминающееся фото на фоне красивых декораций и ощутить всю прелесть культурного многообразия, которое хранит наша страна.</text:p>
        </text:list-item>
      </text:list>
      <text:p text:style-name="First_20_paragraph"><text:line-break/></text:p>
      <text:p text:style-name="Text_20_body">Адрес страницы: <text:a xlink:type="simple" xlink:href="http://sokolniki.mos.ru/presscenter/news/detail/13039170.html" office:name=""><text:span text:style-name="Definition">http://sokolniki.mos.ru/presscenter/news/detail/13039170.html</text:span></text:a></text:p>
      <text:p text:style-name="Text_20_body"><text:a xlink:type="simple" xlink:href="http://sokolniki.mos.ru" office:name=""><text:span text:style-name="Definition">Управа района Соколь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3:41:57Z</meta:creation-date>
    <dc:date>2025-06-17T13:41:57Z</dc:date>
  </office:meta>
</office:document-meta>
</file>